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เม.ย. 2569 ถึง 30 เม.ย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เม.ย. 2569 ถึง 30 เม.ย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14">
            <text:p>14</text:p>
          </table:table-cell>
          <table:table-cell office:value-type="float" office:value="13" table:number-columns-spanned="2" table:number-rows-spanned="1">
            <text:p>13</text:p>
          </table:table-cell>
          <table:covered-table-cell/>
          <table:table-cell office:value-type="float" office:value="14" table:number-columns-spanned="3" table:number-rows-spanned="1">
            <text:p>14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92.8571428571429">
            <text:p>92.86</text:p>
          </table:table-cell>
          <table:table-cell office:value-type="float" office:value="2.53918506668988" table:number-columns-spanned="2" table:number-rows-spanned="1">
            <text:p>2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เม.ย. 2569 ถึง 30 เม.ย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4" table:number-columns-spanned="3" table:number-rows-spanned="1">
            <text:p>4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725481447625681" table:number-columns-spanned="2" table:number-rows-spanned="1">
            <text:p>0.7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1.08822217143852" table:number-columns-spanned="2" table:number-rows-spanned="1">
            <text:p>1.0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54411108571926" table:number-columns-spanned="2" table:number-rows-spanned="1">
            <text:p>0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7">
            <text:p>17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6" table:number-columns-spanned="3" table:number-rows-spanned="1">
            <text:p>16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9">
            <text:p>19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7" table:number-columns-spanned="3" table:number-rows-spanned="1">
            <text:p>17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ถาวร ผลกล้า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5 ก.ค. <text:s/>2569 09:03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/07/2026</text:date>, <text:time>09:37:40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