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ี.ค. 2569 ถึง 31 มี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ี.ค. 2569 ถึง 31 มี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10">
            <text:p>10</text:p>
          </table:table-cell>
          <table:table-cell office:value-type="float" office:value="10" table:number-columns-spanned="2" table:number-rows-spanned="1">
            <text:p>10</text:p>
          </table:table-cell>
          <table:covered-table-cell/>
          <table:table-cell office:value-type="float" office:value="10" table:number-columns-spanned="3" table:number-rows-spanned="1">
            <text:p>10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8137036190642" table:number-columns-spanned="2" table:number-rows-spanned="1">
            <text:p>1.8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ี.ค. 2569 ถึง 31 มี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54411108571926" table:number-columns-spanned="2" table:number-rows-spanned="1">
            <text:p>0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7">
            <text:p>7</text:p>
          </table:table-cell>
          <table:table-cell office:value-type="float" office:value="7" table:number-columns-spanned="2" table:number-rows-spanned="1">
            <text:p>7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1.26959253334494" table:number-columns-spanned="2" table:number-rows-spanned="1">
            <text:p>1.2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5">
            <text:p>15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5" table:number-columns-spanned="3" table:number-rows-spanned="1">
            <text:p>15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5">
            <text:p>15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5" table:number-columns-spanned="3" table:number-rows-spanned="1">
            <text:p>15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ถาวร ผลกล้า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5 ก.ค. <text:s/>2569 08:58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/07/2026</text:date>, <text:time>09:35:11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