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9">
            <text:p>9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63233325715778" table:number-columns-spanned="2" table:number-rows-spanned="1">
            <text:p>1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26959253334494" table:number-columns-spanned="2" table:number-rows-spanned="1">
            <text:p>1.2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2">
            <text:p>12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2" table:number-columns-spanned="3" table:number-rows-spanned="1">
            <text:p>12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2">
            <text:p>12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2" table:number-columns-spanned="3" table:number-rows-spanned="1">
            <text:p>12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52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26:18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