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26959253334494" table:number-columns-spanned="2" table:number-rows-spanned="1">
            <text:p>1.2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5">
            <text:p>5</text:p>
          </table:table-cell>
          <table:table-cell office:value-type="float" office:value="5" table:number-columns-spanned="2" table:number-rows-spanned="1">
            <text:p>5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906851809532101" table:number-columns-spanned="2" table:number-rows-spanned="1">
            <text:p>0.9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1">
            <text:p>11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1" table:number-columns-spanned="3" table:number-rows-spanned="1">
            <text:p>11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1">
            <text:p>11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1" table:number-columns-spanned="3" table:number-rows-spanned="1">
            <text:p>11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8:47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22:17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