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ก.พ. 2569 ถึง 28 ก.พ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ก.พ. 2569 ถึง 28 ก.พ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8">
            <text:p>8</text:p>
          </table:table-cell>
          <table:table-cell office:value-type="float" office:value="8" table:number-columns-spanned="2" table:number-rows-spanned="1">
            <text:p>8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45096289525136" table:number-columns-spanned="2" table:number-rows-spanned="1">
            <text:p>1.4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ก.พ. 2569 ถึง 28 ก.พ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08822217143852" table:number-columns-spanned="2" table:number-rows-spanned="1">
            <text:p>1.0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3">
            <text:p>13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3" table:number-columns-spanned="3" table:number-rows-spanned="1">
            <text:p>13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3">
            <text:p>13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3" table:number-columns-spanned="3" table:number-rows-spanned="1">
            <text:p>13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8:57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30:32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